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2" svg:font-family="Arial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tučné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1c671d"/>
    </style:style>
    <style:style style:name="P2" style:family="paragraph" style:parent-style-name="Standard">
      <style:text-properties style:text-underline-style="solid" style:text-underline-width="auto" style:text-underline-color="font-color"/>
    </style:style>
    <style:style style:name="P3" style:family="paragraph" style:parent-style-name="Standard">
      <style:text-properties officeooo:rsid="00262c8e" officeooo:paragraph-rsid="00262c8e"/>
    </style:style>
    <style:style style:name="P4" style:family="paragraph" style:parent-style-name="Standard">
      <style:text-properties officeooo:paragraph-rsid="0028876a"/>
    </style:style>
    <style:style style:name="P5" style:family="paragraph" style:parent-style-name="Standard">
      <style:text-properties officeooo:rsid="002d4bce" officeooo:paragraph-rsid="002d4bce"/>
    </style:style>
    <style:style style:name="P6" style:family="paragraph" style:parent-style-name="Standard">
      <style:text-properties style:font-name="Liberation Serif" fo:font-size="12pt" style:font-size-asian="12pt" style:font-size-complex="12pt"/>
    </style:style>
    <style:style style:name="P7" style:family="paragraph" style:parent-style-name="Standard">
      <style:text-properties style:font-name="Liberation Serif" fo:font-size="12pt" officeooo:paragraph-rsid="002c6738" style:font-size-asian="12pt" style:font-size-complex="12pt"/>
    </style:style>
    <style:style style:name="P8" style:family="paragraph" style:parent-style-name="Standard">
      <style:text-properties style:font-name="Liberation Serif" fo:font-size="12pt" officeooo:rsid="0032ed4b" officeooo:paragraph-rsid="002c6738" style:font-size-asian="12pt" style:font-size-complex="12pt"/>
    </style:style>
    <style:style style:name="P9" style:family="paragraph" style:parent-style-name="Standard">
      <style:text-properties officeooo:paragraph-rsid="002c6738"/>
    </style:style>
    <style:style style:name="P10" style:family="paragraph" style:parent-style-name="Standard">
      <style:text-properties style:font-name="Times New Roman1" fo:font-weight="normal" officeooo:rsid="0013c08a" officeooo:paragraph-rsid="00414d7e" style:font-weight-asian="normal" style:font-weight-complex="normal"/>
    </style:style>
    <style:style style:name="P11" style:family="paragraph" style:parent-style-name="Standard" style:master-page-name="MP0">
      <style:paragraph-properties style:page-number="auto" fo:break-before="page"/>
    </style:style>
    <style:style style:name="P12" style:family="paragraph" style:parent-style-name="Standard">
      <style:text-properties style:font-name="Times New Roman1" fo:font-size="12pt" fo:font-weight="normal" officeooo:rsid="00266f6d" officeooo:paragraph-rsid="0041aadf" style:font-size-asian="12pt" style:font-weight-asian="normal" style:font-size-complex="12pt" style:font-weight-complex="normal"/>
    </style:style>
    <style:style style:name="P13" style:family="paragraph" style:parent-style-name="Standard">
      <style:text-properties officeooo:rsid="00266f6d" officeooo:paragraph-rsid="0041aadf"/>
    </style:style>
    <style:style style:name="P14" style:family="paragraph" style:parent-style-name="Standard">
      <style:text-properties officeooo:paragraph-rsid="0041aadf"/>
    </style:style>
    <style:style style:name="P15" style:family="paragraph" style:parent-style-name="Standard">
      <style:text-properties officeooo:paragraph-rsid="00409040"/>
    </style:style>
    <style:style style:name="P16" style:family="paragraph" style:parent-style-name="Standard">
      <style:text-properties officeooo:paragraph-rsid="0028876a"/>
    </style:style>
    <style:style style:name="T1" style:family="text">
      <style:text-properties officeooo:rsid="0019e8cf"/>
    </style:style>
    <style:style style:name="T2" style:family="text">
      <style:text-properties officeooo:rsid="00229953"/>
    </style:style>
    <style:style style:name="T3" style:family="text">
      <style:text-properties officeooo:rsid="002386c4"/>
    </style:style>
    <style:style style:name="T4" style:family="text">
      <style:text-properties officeooo:rsid="00262c43"/>
    </style:style>
    <style:style style:name="T5" style:family="text">
      <style:text-properties officeooo:rsid="00262c8e"/>
    </style:style>
    <style:style style:name="T6" style:family="text">
      <style:text-properties officeooo:rsid="002d4bce"/>
    </style:style>
    <style:style style:name="T7" style:family="text">
      <style:text-properties officeooo:rsid="00341dd9"/>
    </style:style>
    <style:style style:name="T8" style:family="text">
      <style:text-properties style:font-name="Liberation Serif" fo:font-size="12pt" style:font-size-asian="12pt" style:font-size-complex="12pt"/>
    </style:style>
    <style:style style:name="T9" style:family="text">
      <style:text-properties style:font-name="Liberation Serif" fo:font-size="12pt" officeooo:rsid="001c671d" style:font-size-asian="12pt" style:font-size-complex="12pt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officeooo:rsid="00414d7e" style:font-weight-asian="bold" style:font-weight-complex="bold"/>
    </style:style>
    <style:style style:name="T12" style:family="text">
      <style:text-properties fo:font-weight="bold" officeooo:rsid="00262c43" style:font-weight-asian="bold" style:font-weight-complex="bold"/>
    </style:style>
    <style:style style:name="T13" style:family="text">
      <style:text-properties fo:font-size="11pt" style:font-size-asian="11pt" style:font-size-complex="11pt"/>
    </style:style>
    <style:style style:name="T14" style:family="text">
      <style:text-properties fo:font-size="11pt" fo:font-weight="bold" style:font-size-asian="11pt" style:font-weight-asian="bold" style:font-size-complex="11pt" style:font-weight-complex="bold"/>
    </style:style>
    <style:style style:name="T15" style:family="text">
      <style:text-properties officeooo:rsid="00409040"/>
    </style:style>
    <style:style style:name="T16" style:family="text">
      <style:text-properties fo:font-size="10pt" style:font-size-asian="10pt"/>
    </style:style>
    <style:style style:name="T17" style:family="text">
      <style:text-properties officeooo:rsid="00266f6d"/>
    </style:style>
    <style:style style:name="T18" style:family="text">
      <style:text-properties officeooo:rsid="0041aad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/>
      <text:p text:style-name="P2">M&amp;M Object Security s.r.o., <text:s/>Kolmá 683/8, 190 00 Praha 9 – Vysočany, IČ 05448859</text:p>
      <text:p text:style-name="Standard"/>
      <text:p text:style-name="Standard"/>
      <text:p text:style-name="P6"/>
      <text:p text:style-name="P14">Exekutorský úřad <text:span text:style-name="T17">Cheb</text:span></text:p>
      <text:p text:style-name="P14"><text:span text:style-name="T4">JUDr. Josef </text:span><text:span text:style-name="T12">Lavička</text:span>, soudní exekutor</text:p>
      <text:p text:style-name="P13">26.dubna 10</text:p>
      <text:p text:style-name="P12">350 02 Cheb</text:p>
      <text:p text:style-name="P6"><text:s text:c="2"/></text:p>
      <text:p text:style-name="P6"/>
      <text:p text:style-name="P15"><text:span text:style-name="T8">č.j.: </text:span><text:span text:style-name="T14">176 EX 00514/22-137</text:span><text:span text:style-name="T13"> </text:span></text:p>
      <text:p text:style-name="P6"/>
      <text:p text:style-name="P6"/>
      <text:p text:style-name="P6">V Mor. Třebové, <text:span text:style-name="T18">31.8.2026</text:span></text:p>
      <text:p text:style-name="Standard"/>
      <text:p text:style-name="Standard"/>
      <text:p text:style-name="P9"><text:span text:style-name="T8">Věc: </text:span><text:span text:style-name="T9">součinnost</text:span></text:p>
      <text:p text:style-name="P8"><text:span text:style-name="T11">Dlouhý Roman Maxmilián</text:span>, <text:s/>RČ 940607/3952</text:p>
      <text:p text:style-name="P7">- <text:span text:style-name="T2">kontaktní adresa: Boršov 161, 56921</text:span></text:p>
      <text:p text:style-name="P7">- <text:span text:style-name="T5">telefon: 739 310 344</text:span></text:p>
      <text:p text:style-name="P7">- <text:span text:style-name="T7">email: dlouhy.maxmilian@post.cz</text:span></text:p>
      <text:p text:style-name="P1"/>
      <text:p text:style-name="P1">- <text:span text:style-name="T1">povinný je u nás zaměstnán od 12.8.2026 na HPP na dobu určitou do 28.2.2027</text:span></text:p>
      <text:p text:style-name="P1">- <text:span text:style-name="T4">úvazek 6 hodiny/denně</text:span></text:p>
      <text:p text:style-name="P1">- <text:span text:style-name="T1">není vedeno jednání o rozvázání pracovního poměru</text:span></text:p>
      <text:p text:style-name="P1">- <text:span text:style-name="T3">průměrná předpokládaná mzda <text:s/>16.128,- Kč</text:span></text:p>
      <text:p text:style-name="P1">- <text:span text:style-name="T7">počet vyživovaných osob 0</text:span></text:p>
      <text:p text:style-name="P1">- <text:span text:style-name="T6">výplatní termín – 28.dne v měsíci</text:span></text:p>
      <text:p text:style-name="P4">- <text:span text:style-name="T5">způsob výplaty mzdy: na účet č. 207506551/0100</text:span></text:p>
      <text:p text:style-name="P4"/>
      <text:p text:style-name="P4"><text:span text:style-name="T7">K dnešnímu datu e</text:span>vidujeme <text:span text:style-name="T18">tyto </text:span>exekuční příkazy:</text:p>
      <text:p text:style-name="P4"/>
      <text:p text:style-name="P4">135 EX 164/23-973<text:tab/><text:tab/>EX 27.2.2023 nepřednostní<text:tab/><text:tab/>10.722,56 <text:span text:style-name="T18">Kč</text:span></text:p>
      <text:p text:style-name="P4">176 EX 00514/22-137<text:tab/><text:tab/>EX 12.6.2023 nepřednostní<text:tab/> <text:s text:c="9"/>222.041,71 <text:span text:style-name="T18">Kč</text:span></text:p>
      <text:p text:style-name="P4"/>
      <text:p text:style-name="Standard"/>
      <text:p text:style-name="Standard"/>
      <text:p text:style-name="Standard"/>
      <text:p text:style-name="Standard">S pozdravem</text:p>
      <text:p text:style-name="Standard"/>
      <text:p text:style-name="P5">Šárka Zemachová</text:p>
      <text:p text:style-name="P3">tel.: 605 104 975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2" svg:font-family="Arial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tučné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cs" fo:country="CZ" fo:font-style="normal" style:text-underline-style="none" fo:font-weight="normal" style:letter-kerning="true" style:font-name-asian="NSimSun" style:font-size-asian="10.5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cs" fo:country="CZ" fo:font-style="normal" style:text-underline-style="none" fo:font-weight="normal" style:letter-kerning="true" fo:background-color="transparent" style:font-name-asian="NSimSun" style:font-size-asian="10.5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2" fo:hyphenation-push-char-count="2"/>
    </style:style>
    <style:style style:name="Normální" style:family="paragraph">
      <style:paragraph-properties fo:hyphenation-ladder-count="no-limit"/>
      <style:text-properties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 fo:hyphenation-remain-char-count="2" fo:hyphenation-push-char-count="2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2" fo:hyphenation-push-char-count="2"/>
    </style:style>
    <style:style style:name="Titulek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fo:hyphenation-remain-char-count="2" fo:hyphenation-push-char-count="2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Default" style:family="paragraph" style:default-outline-level="">
      <style:paragraph-properties fo:text-align="start" style:justify-single-word="false"/>
      <style:text-properties fo:color="#000000" style:font-name="Tahoma" fo:font-family="Tahoma" style:font-family-generic="roman" style:font-pitch="variable" fo:font-size="12pt" style:font-size-asian="12pt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Standardní_20_písmo_20_odstavce" style:display-name="Standardní písmo odstavce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1.2$Windows_X86_64 LibreOffice_project/7bcb35dc3024a62dea0caee87020152d1ee96e71</meta:generator>
    <meta:initial-creator>Mgr. Lucie Suchánková, soudní exekutor</meta:initial-creator>
    <meta:creation-date>2026-08-28T13:28:00</meta:creation-date>
    <dc:date>2026-08-31T10:58:23.248000000</dc:date>
    <meta:print-date>2022-10-20T14:14:42.385000000</meta:print-date>
    <meta:editing-cycles>30</meta:editing-cycles>
    <meta:editing-duration>PT2H22M52S</meta:editing-duration>
    <dc:title>----------------------------------Předloha---------------------------------------</dc:title>
    <meta:document-statistic meta:table-count="0" meta:image-count="0" meta:object-count="0" meta:page-count="1" meta:paragraph-count="26" meta:word-count="138" meta:character-count="880" meta:non-whitespace-character-count="746"/>
    <meta:template xlink:type="simple" xlink:actuate="onRequest" xlink:title="" xlink:href="../../../../Exekuce%20%20-%20součinnost/Object/součinnost/součinnost%20-%20Žaneta%20Hušková%20023EX00199.odt/Normal"/>
  </office:meta>
</office:document-meta>
</file>