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8pt" fo:font-weight="bold" officeooo:rsid="001aabdf" officeooo:paragraph-rsid="001aabdf" style:font-size-asian="15.75pt" style:font-weight-asian="bold" style:font-size-complex="18pt" style:font-weight-complex="bold"/>
    </style:style>
    <style:style style:name="P2" style:family="paragraph" style:parent-style-name="Standard">
      <style:paragraph-properties fo:text-align="left" style:justify-single-word="false"/>
      <style:text-properties fo:font-size="13pt" fo:font-weight="normal" officeooo:rsid="001aabdf" officeooo:paragraph-rsid="001aabdf" style:font-size-asian="11.3500003814697pt" style:font-weight-asian="normal" style:font-size-complex="13pt" style:font-weight-complex="normal"/>
    </style:style>
    <style:style style:name="P3" style:family="paragraph" style:parent-style-name="Standard">
      <style:paragraph-properties fo:text-align="left" style:justify-single-word="false"/>
      <style:text-properties fo:font-size="13pt" style:text-underline-style="solid" style:text-underline-width="auto" style:text-underline-color="font-color" fo:font-weight="bold" officeooo:rsid="001aabdf" officeooo:paragraph-rsid="001aabdf" style:font-size-asian="11.3500003814697pt" style:font-weight-asian="bold" style:font-size-complex="13pt" style:font-weight-complex="bold"/>
    </style:style>
    <style:style style:name="T1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AF Truck s.r.o.</text:p>
      <text:p text:style-name="P1">Čechova 2474, 272 01 <text:s/>Kladno</text:p>
      <text:p text:style-name="P1">IČ: 26418762</text:p>
      <text:p text:style-name="P1"/>
      <text:p text:style-name="P1"/>
      <text:p text:style-name="P2"/>
      <text:p text:style-name="P2">Exekutorský úřad Cheb</text:p>
      <text:p text:style-name="P2">Soudní exekutor JUDr. Josef Lavička</text:p>
      <text:p text:style-name="P2">26.dubna 10, 350 02 <text:s/>Cheb</text:p>
      <text:p text:style-name="P2"/>
      <text:p text:style-name="P2">Vaše značka: <text:span text:style-name="T1">176 EX 00683/16</text:span></text:p>
      <text:p text:style-name="P2"/>
      <text:p text:style-name="P2"/>
      <text:p text:style-name="P3">Věc: Sdělení ve věci povinného Jiřího Maráze, bytem Michelská 966, Praha Michle, R.Č.: 730518/2786</text:p>
      <text:p text:style-name="P2"/>
      <text:p text:style-name="P2">Vážení, </text:p>
      <text:p text:style-name="P2">tímto Vám sdělujeme, že srážka na výše uvedenou exekuci byla naposledy sražena za měsíc duben 2026 ve výši 2.488Kč. Za měsíc květen 2026 bude srážka provedena zhruba v polovině června, až po květnových mzdách. Srážka odchází vždy z účtu: 107 – 1673710247 /0100. Prosím o kontrolu.</text:p>
      <text:p text:style-name="P2"/>
      <text:p text:style-name="P2"/>
      <text:p text:style-name="P2"/>
      <text:p text:style-name="P2">V Kladně dne 3.6.2026</text:p>
      <text:p text:style-name="P2"/>
      <text:p text:style-name="P2"/>
      <text:p text:style-name="P2"/>
      <text:p text:style-name="P2"/>
      <text:p text:style-name="P2"/>
      <text:p text:style-name="P2"><text:tab/><text:tab/><text:tab/><text:tab/><text:tab/><text:tab/><text:tab/><text:tab/>S pozdravem</text:p>
      <text:p text:style-name="P2"><text:tab/><text:tab/><text:tab/><text:tab/><text:tab/><text:tab/><text:tab/><text:tab/><text:tab/>Za AF Truck s.r.o.</text:p>
      <text:p text:style-name="P2"><text:tab/><text:tab/><text:tab/><text:tab/><text:tab/><text:tab/><text:tab/><text:tab/><text:tab/>účetní – Helena Froňková</text:p>
      <text:p text:style-name="P2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cs" fo:country="CZ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03T11:43:48.036603100</meta:creation-date>
    <dc:date>2026-06-03T11:52:00.353829900</dc:date>
    <meta:editing-duration>PT8M12S</meta:editing-duration>
    <meta:editing-cycles>1</meta:editing-cycles>
    <meta:document-statistic meta:table-count="0" meta:image-count="0" meta:object-count="0" meta:page-count="1" meta:paragraph-count="14" meta:word-count="101" meta:character-count="650" meta:non-whitespace-character-count="532"/>
    <meta:generator>LibreOffice/26.2.3.2$Windows_x86 LibreOffice_project/70e089b17412e4cb7773e41413306b17a2328c34</meta:generator>
  </office:meta>
</office:document-meta>
</file>