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obyčejné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obyčejné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obyčejné" style:font-family-generic="roman" style:font-pitch="variable"/>
    <style:font-face style:name="Albany" svg:font-family="Albany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9.502cm"/>
        </style:tab-stops>
      </style:paragraph-properties>
      <style:text-properties style:font-name="Times New Roman" fo:font-size="12pt" style:font-size-asian="12pt" style:font-name-complex="Times New Roman2" style:font-size-complex="12pt"/>
    </style:style>
    <style:style style:name="P2" style:family="paragraph" style:parent-style-name="Standard">
      <style:paragraph-properties fo:text-align="justify" style:justify-single-word="false">
        <style:tab-stops>
          <style:tab-stop style:position="9.502cm"/>
        </style:tab-stops>
      </style:paragraph-properties>
      <style:text-properties style:font-name="Times New Roman" fo:font-size="12pt" style:font-size-asian="12pt" style:font-name-complex="Times New Roman2" style:font-size-complex="12pt"/>
    </style:style>
    <style:style style:name="P3" style:family="paragraph" style:parent-style-name="Standard">
      <style:paragraph-properties fo:text-align="justify" style:justify-single-word="false">
        <style:tab-stops>
          <style:tab-stop style:position="9.502cm"/>
        </style:tab-stops>
      </style:paragraph-properties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2" style:font-size-complex="12pt" style:font-weight-complex="bold"/>
    </style:style>
    <style:style style:name="P4" style:family="paragraph" style:parent-style-name="Standard">
      <style:paragraph-properties fo:line-height="150%" fo:text-align="justify" style:justify-single-word="false">
        <style:tab-stops>
          <style:tab-stop style:position="9.502cm"/>
        </style:tab-stops>
      </style:paragraph-properties>
    </style:style>
    <style:style style:name="P5" style:family="paragraph" style:parent-style-name="List_20_Paragraph">
      <style:paragraph-properties fo:line-height="150%" fo:text-align="justify" style:justify-single-word="false">
        <style:tab-stops>
          <style:tab-stop style:position="9.502cm"/>
        </style:tab-stops>
      </style:paragraph-properties>
      <style:text-properties style:font-name="Times New Roman" fo:font-size="12pt" style:font-size-asian="12pt" style:font-name-complex="Times New Roman2" style:font-size-complex="12pt"/>
    </style:style>
    <style:style style:name="P6" style:family="paragraph" style:parent-style-name="List_20_Paragraph" style:list-style-name="WWNum3">
      <style:paragraph-properties fo:line-height="150%" fo:text-align="justify" style:justify-single-word="false">
        <style:tab-stops>
          <style:tab-stop style:position="9.502cm"/>
        </style:tab-stops>
      </style:paragraph-properties>
      <style:text-properties style:font-name="Times New Roman" fo:font-size="12pt" style:font-size-asian="12pt" style:font-name-complex="Times New Roman2" style:font-size-complex="12pt"/>
    </style:style>
    <style:style style:name="P7" style:family="paragraph" style:parent-style-name="List_20_Paragraph" style:list-style-name="WWNum3"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9.502cm"/>
        </style:tab-stops>
      </style:paragraph-properties>
      <style:text-properties style:font-name="Times New Roman" fo:font-size="12pt" style:font-size-asian="12pt" style:font-name-complex="Times New Roman2" style:font-size-complex="12pt"/>
    </style:style>
    <style:style style:name="P8" style:family="paragraph" style:parent-style-name="Standard" style:master-page-name="Standard">
      <style:paragraph-properties style:page-number="auto">
        <style:tab-stops>
          <style:tab-stop style:position="9.502cm"/>
        </style:tab-stops>
      </style:paragraph-properties>
    </style:style>
    <style:style style:name="T1" style:family="text">
      <style:text-properties style:font-name="Times New Roman" fo:font-size="12pt" style:font-size-asian="12pt" style:font-name-complex="Times New Roman2" style:font-size-complex="12pt"/>
    </style:style>
    <style:style style:name="T2" style:family="text">
      <style:text-properties style:font-name="Times New Roman" fo:font-size="12pt" fo:font-weight="bold" style:font-size-asian="12pt" style:font-weight-asian="bold" style:font-name-complex="Times New Roman2" style:font-size-complex="12pt" style:font-weight-complex="bold"/>
    </style:style>
    <style:style style:name="T3" style:family="text">
      <style:text-properties fo:background-color="#ffffff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tab/><text:span text:style-name="T1">Exekutorský úřad Cheb</text:span></text:p>
      <text:p text:style-name="P1"><text:tab/>JUDr. Josef Lavička</text:p>
      <text:p text:style-name="P1"><text:tab/>Soudní exekutor</text:p>
      <text:p text:style-name="P1"><text:tab/>26. dubna 10</text:p>
      <text:p text:style-name="P1"><text:tab/>350 02 Cheb</text:p>
      <text:p text:style-name="P1"/>
      <text:p text:style-name="P3">Věc: Poskytnutí součinnosti k<text:span text:style-name="T3"> </text:span>č.j. 176 EX 00314/24</text:p>
      <text:p text:style-name="P3"/>
      <text:p text:style-name="P4"><text:span text:style-name="T1">Oznamujeme Vám, že povinná </text:span><text:span text:style-name="T2">Lucia VLAČUHOVÁ</text:span><text:span text:style-name="T1">, nar. 27. 9. 1986</text:span><text:span text:style-name="T2">,</text:span><text:span text:style-name="T1"> byla u naší společnosti zaměstnaná od 13. 11. 2025 na dobu určitou do 31. 12. 2025 a následně od 1. 1. 2026 na dobu určitou do 31. 12. 2026</text:span></text:p>
      <text:list xml:id="list7841374853115348935" text:style-name="WWNum3">
        <text:list-item>
          <text:p text:style-name="P6">Telefon není znám, email: vlacuhovlucie@gmail.com</text:p>
        </text:list-item>
        <text:list-item>
          <text:p text:style-name="P6">Adresa je stejná jako výše uvedená</text:p>
        </text:list-item>
        <text:list-item>
          <text:p text:style-name="P6">Výplatní termín je 25. dne v<text:span text:style-name="T3"> </text:span>měsíci</text:p>
        </text:list-item>
        <text:list-item>
          <text:p text:style-name="P6">Mzda je vyplácena v hotovosti</text:p>
        </text:list-item>
        <text:list-item>
          <text:p text:style-name="P6">Počet vyživovaných osob: 0</text:p>
        </text:list-item>
        <text:list-item>
          <text:p text:style-name="P6">Pracoviště: WEXLER Rokycany</text:p>
        </text:list-item>
        <text:list-item>
          <text:p text:style-name="P6">Přehled pohledávek a mzdový list zasíláme v příloze</text:p>
          <text:p text:style-name="P7"/>
        </text:list-item>
      </text:list>
      <text:p text:style-name="P5"/>
      <text:p text:style-name="P2">V<text:span text:style-name="T3"> </text:span>Plzni dne 14. 6. 2026</text:p>
      <text:p text:style-name="P2"/>
      <text:p text:style-name="P2">S<text:span text:style-name="T3"> </text:span>pozdravem</text:p>
      <text:p text:style-name="P2"/>
      <text:p text:style-name="P2">FUTURA AM, s. r. o.<text:tab/>Hana Krabcová</text:p>
      <text:p text:style-name="P2">Vyšehradská 1349/2<text:tab/>účetní spol. MADALIS, s. r. o.</text:p>
      <text:p text:style-name="P2">128 00 Praha 2<text:tab/>tel: 602 956 393</text:p>
      <text:p text:style-name="P2">IČ: 28403771<text:tab/>e-mail: krabcova@madalis.cz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obyčejné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obyčejné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obyčejné" style:font-family-generic="roman" style:font-pitch="variable"/>
    <style:font-face style:name="Albany" svg:font-family="Albany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cs" fo:country="CZ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cs" fo:country="CZ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lbany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563c1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style:font-name-complex="Times New Roman2"/>
    </style:style>
    <style:style style:name="ListLabel_20_2" style:display-name="ListLabel 2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Lucie Hrabětová</meta:initial-creator>
    <dc:creator>Pavel Černý</dc:creator>
    <meta:editing-cycles>6</meta:editing-cycles>
    <meta:print-date>2021-06-20T20:21:00</meta:print-date>
    <meta:creation-date>2025-03-11T10:53:00</meta:creation-date>
    <dc:date>2026-06-14T12:35:06.68</dc:date>
    <meta:editing-duration>PT11M24S</meta:editing-duration>
    <meta:generator>OpenOffice/4.1.3$Win32 OpenOffice.org_project/413m1$Build-9783</meta:generator>
    <meta:document-statistic meta:table-count="0" meta:image-count="0" meta:object-count="0" meta:page-count="1" meta:paragraph-count="20" meta:word-count="141" meta:character-count="77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