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ystem" style:font-pitch="variable"/>
    <style:font-face style:name="Arial1" svg:font-family="Arial" style:font-family-generic="swiss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text-properties officeooo:rsid="0016c73d" officeooo:paragraph-rsid="0016c73d"/>
    </style:style>
    <style:style style:name="P2" style:family="paragraph" style:parent-style-name="Standard">
      <style:text-properties officeooo:rsid="0018b346" officeooo:paragraph-rsid="0018b346"/>
    </style:style>
    <style:style style:name="P3" style:family="paragraph" style:parent-style-name="Standard">
      <style:text-properties officeooo:paragraph-rsid="0018b346"/>
    </style:style>
    <style:style style:name="T1" style:family="text">
      <style:text-properties officeooo:rsid="0016c73d"/>
    </style:style>
    <style:style style:name="T2" style:family="text">
      <style:text-properties officeooo:rsid="00193e7d"/>
    </style:style>
    <style:style style:name="T3" style:family="text">
      <style:text-properties officeooo:rsid="001b3c03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"><text:span text:style-name="T1">EXEKUTORSKÝ ÚŘAD </text:span><text:span text:style-name="T2">CHEB</text:span></text:p>
      <text:p text:style-name="P2">Soudní exekutor <text:span text:style-name="T2">JUDr. Josef Lavička</text:span></text:p>
      <text:p text:style-name="P1"/>
      <text:p text:style-name="P1"/>
      <text:p text:style-name="P1"/>
      <text:p text:style-name="P1"/>
      <text:p text:style-name="P1">ČÍSLO JEDNACÍ: <text:s/><text:span text:style-name="T2">176 EX </text:span><text:span text:style-name="T3">02414/17-166</text:span></text:p>
      <text:p text:style-name="P1"/>
      <text:p text:style-name="P1"/>
      <text:p text:style-name="P1">Oznamujeme Vám, že povinný Miroslav Vavrouš , bytem Janov nad Nisou 520, 468 11 Jablonec nad Nisou , RČ 671227/1676 je v pracovním poměru na dobu určitou u naší společnosti zaměstnán od 4.5.2026 – 31.12.2026. Výše předpokládaného čistého výdělku je 25000,-cz. Výplata bankovním převodem na 1024755357/5500. <text:s/>Proti povinnému je v současné době vedeno <text:span text:style-name="T3">7</text:span> exekucí. Exekuční srážky jsou prováděny, avšak Vaše exekuce je vedena v pozdějším pořadí než již evidované exekuční příkazy. Z tohoto důvodu zatím nejsou ve prospěch Vašeho řízení prováděny žádné výplaty. Po uspokojení předcházejících pohledávek budou srážky poukazovány dle pořadí stanoveného právními předpisy.</text:p>
      <text:p text:style-name="P1"/>
      <text:p text:style-name="P1"/>
      <text:p text:style-name="P1"/>
      <text:p text:style-name="P1">S přáním pěkného dne.</text:p>
      <text:p text:style-name="P1"/>
      <text:p text:style-name="P1">UNISOF-H, s.r.o.</text:p>
      <text:p text:style-name="P1">Maršovice 96</text:p>
      <text:p text:style-name="P1">46801 Jablonec nad Nisou</text:p>
      <text:p text:style-name="P1"/>
      <text:p text:style-name="P1">Ing. Radovan Hušek</text:p>
      <text:p text:style-name="P1">jednatel</text:p>
      <text:p text:style-name="P1"/>
      <text:p text:style-name="P1">vyřizuje Ilona Gančarová</text:p>
      <text:p text:style-name="P1">tel 724 271 145</text:p>
      <text:p text:style-name="P1"/>
      <text:p text:style-name="P1"/>
      <text:p text:style-name="P1"/>
      <text:p text:style-name="P2"><text:span text:style-name="T3">18</text:span>.5.2026</text:p>
      <text:p text:style-name="P1"/>
      <text:p text:style-name="P1"/>
      <text:p text:style-name="P1"/>
      <text:p text:style-name="P1"/>
      <text:p text:style-name="P1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ystem" style:font-pitch="variable"/>
    <style:font-face style:name="Arial1" svg:font-family="Arial" style:font-family-generic="swiss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cs" fo:country="CZ" style:letter-kerning="true" style:font-name-asian="NSimSun" style:font-size-asian="10.5pt" style:language-asian="zh" style:country-asian="CN" style:font-name-complex="Ari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cs" fo:country="CZ" style:letter-kerning="true" style:font-name-asian="NSimSun" style:font-size-asian="10.5pt" style:language-asian="zh" style:country-asian="CN" style:font-name-complex="Ari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1" style:font-family-complex="Arial" style:font-family-generic-complex="swiss" style:language-complex="zxx" style:country-complex="none"/>
    </style:style>
    <style:style style:name="Numbering_20_Symbols" style:display-name="Numbering Symbols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6-05-14T10:18:17.752000000</meta:creation-date>
    <meta:print-date>2026-05-15T09:25:04.566000000</meta:print-date>
    <dc:date>2026-05-18T12:45:06.232000000</dc:date>
    <meta:editing-duration>PT9M41S</meta:editing-duration>
    <meta:editing-cycles>3</meta:editing-cycles>
    <meta:generator>LibreOffice/7.2.5.2$Windows_X86_64 LibreOffice_project/499f9727c189e6ef3471021d6132d4c694f357e5</meta:generator>
    <meta:document-statistic meta:table-count="0" meta:image-count="0" meta:object-count="0" meta:page-count="1" meta:paragraph-count="13" meta:word-count="132" meta:character-count="902" meta:non-whitespace-character-count="780"/>
  </office:meta>
</office:document-meta>
</file>