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font-style="italic" style:font-style-asian="italic" style:font-style-complex="italic"/>
    </style:style>
    <style:style style:name="P3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fo:font-style="italic" officeooo:rsid="00056f82" officeooo:paragraph-rsid="00056f82" style:font-style-asian="italic" style:font-style-complex="italic"/>
    </style:style>
    <style:style style:name="P5" style:family="paragraph" style:parent-style-name="Standard">
      <style:paragraph-properties fo:text-align="justify" style:justify-single-word="false"/>
      <style:text-properties fo:font-style="italic" officeooo:rsid="00056f82" officeooo:paragraph-rsid="00467124" style:font-style-asian="italic"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tyle="italic" officeooo:rsid="00176e43" officeooo:paragraph-rsid="00176e43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style="italic" fo:font-weight="bold" officeooo:rsid="0041eeab" officeooo:paragraph-rsid="0041eeab" style:font-style-asian="italic" style:font-weight-asian="bold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style:text-line-through-style="none" style:text-line-through-type="none" fo:font-style="italic" officeooo:rsid="004bb0a7" officeooo:paragraph-rsid="004bb0a7" style:font-style-asian="italic" style:font-style-complex="italic"/>
    </style:style>
    <style:style style:name="P10" style:family="paragraph" style:parent-style-name="Standard">
      <style:paragraph-properties fo:text-align="justify" style:justify-single-word="false"/>
      <style:text-properties style:text-line-through-style="none" style:text-line-through-type="none" fo:font-style="italic" officeooo:rsid="004bb0a7" style:font-style-asian="italic" style:font-style-complex="italic"/>
    </style:style>
    <style:style style:name="P11" style:family="paragraph" style:parent-style-name="Standard">
      <style:paragraph-properties fo:text-align="justify" style:justify-single-word="false"/>
      <style:text-properties style:text-line-through-style="none" style:text-line-through-type="none" fo:font-style="italic" officeooo:rsid="004cc1dc" officeooo:paragraph-rsid="004cc1dc" style:font-style-asian="italic" style:font-style-complex="italic"/>
    </style:style>
    <style:style style:name="T1" style:family="text">
      <style:text-properties officeooo:rsid="0020d302"/>
    </style:style>
    <style:style style:name="T2" style:family="text">
      <style:text-properties officeooo:rsid="003ebd8a"/>
    </style:style>
    <style:style style:name="T3" style:family="text">
      <style:text-properties officeooo:rsid="0041eeab"/>
    </style:style>
    <style:style style:name="T4" style:family="text">
      <style:text-properties officeooo:rsid="00483b36"/>
    </style:style>
    <style:style style:name="T5" style:family="text">
      <style:text-properties officeooo:rsid="004b555f"/>
    </style:style>
    <style:style style:name="T6" style:family="text">
      <style:text-properties officeooo:rsid="004bb0a7"/>
    </style:style>
    <style:style style:name="T7" style:family="text">
      <style:text-properties officeooo:rsid="004cc1d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2"/>
      <text:p text:style-name="P7"><text:s/><text:span text:style-name="T1">Strojpe</text:span><text:span text:style-name="T3">x bornhald s.r.o.</text:span></text:p>
      <text:p text:style-name="P7"><text:s/>IČ: <text:span text:style-name="T3">11927356</text:span></text:p>
      <text:p text:style-name="P7"><text:s/><text:span text:style-name="T3">Kostelní 840</text:span></text:p>
      <text:p text:style-name="P7"><text:s/><text:span text:style-name="T3">Stříbro</text:span></text:p>
      <text:p text:style-name="P8">349 01</text:p>
      <text:p text:style-name="P7"/>
      <text:p text:style-name="P7"/>
      <text:p text:style-name="P7"/>
      <text:p text:style-name="P7"><text:s/>VĚC: <text:s text:c="3"/><text:span text:style-name="T5">Droppa Vladimír r.č. 701130/7776</text:span></text:p>
      <text:p text:style-name="P7"><text:s text:c="14"/><text:span text:style-name="T4">č.j.: </text:span><text:span text:style-name="T5">176 EX 00352/23</text:span></text:p>
      <text:p text:style-name="P3"><text:s text:c="14"/></text:p>
      <text:p text:style-name="P3"/>
      <text:p text:style-name="P1"/>
      <text:p text:style-name="P3"/>
      <text:p text:style-name="P3"><text:s/>Dobrý den,</text:p>
      <text:p text:style-name="P10"/>
      <text:p text:style-name="P11">povinnému byla na jeho žádost vyplacena záloha za měsíc leden ve výši 10.000,- v následujícím měsíci vám bude odeslána příslušná srážka ve výši 3.480,-.</text:p>
      <text:p text:style-name="P11"/>
      <text:p text:style-name="P9"/>
      <text:p text:style-name="P5"/>
      <text:p text:style-name="P4">V Praze <text:span text:style-name="T7">12</text:span>.<text:span text:style-name="T2">0</text:span><text:span text:style-name="T7">3</text:span>.202<text:span text:style-name="T6">6</text:span></text:p>
      <text:p text:style-name="P4"/>
      <text:p text:style-name="P6"/>
      <text:p text:style-name="P6"/>
      <text:p text:style-name="P4"/>
      <text:p text:style-name="P3"><text:s text:c="3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Ina </meta:initial-creator>
    <meta:creation-date>2017-09-22T09:25:02.65</meta:creation-date>
    <meta:print-date>2021-11-15T12:05:15.222000000</meta:print-date>
    <dc:date>2026-03-12T10:43:41.221000000</dc:date>
    <meta:editing-duration>PT3H4M56S</meta:editing-duration>
    <meta:editing-cycles>78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12" meta:word-count="48" meta:character-count="374" meta:non-whitespace-character-count="261"/>
  </office:meta>
</office:document-meta>
</file>