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3pt" fo:font-style="italic" style:font-size-asian="13pt" style:font-style-asian="italic" style:font-size-complex="13pt"/>
    </style:style>
    <style:style style:name="P3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text-properties fo:font-weight="bold" style:font-weight-asian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7" style:family="paragraph" style:parent-style-name="Standard">
      <style:text-properties fo:font-weight="bold" style:font-name-asian="Times New Roman" style:font-weight-asian="bold" style:font-name-complex="Times New Roman"/>
    </style:style>
    <style:style style:name="P8" style:family="paragraph" style:parent-style-name="Standard">
      <style:paragraph-properties fo:text-align="justify" style:justify-single-word="false"/>
      <style:text-properties style:text-underline-style="none" fo:font-weight="normal" style:font-weight-asian="normal" style:font-weight-complex="normal"/>
    </style:style>
    <style:style style:name="P9" style:family="paragraph" style:parent-style-name="Standard">
      <style:paragraph-properties>
        <style:tab-stops>
          <style:tab-stop style:position="9.366cm"/>
        </style:tab-stops>
      </style:paragraph-properties>
    </style:style>
    <style:style style:name="P10" style:family="paragraph" style:parent-style-name="Standard" style:master-page-name="MP0">
      <style:paragraph-properties fo:text-align="center" style:justify-single-word="false" style:page-number="auto" fo:break-before="page"/>
      <style:text-properties fo:font-weight="bold" style:font-weight-asian="bold"/>
    </style:style>
    <style:style style:name="T1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font-name-asian="Times New Roman" style:font-size-asian="12pt" style:font-name-complex="Times New Roman" style:font-size-complex="12pt" style:font-weight-complex="bold"/>
    </style:style>
    <style:style style:name="T4" style:family="text">
      <style:text-properties fo:font-weight="bold" style:font-weight-asian="bold"/>
    </style:style>
    <style:style style:name="T5" style:family="text">
      <style:text-properties style:font-name="Times New Roman" fo:language="cs" fo:country="CZ" style:font-name-complex="Times New Roman1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style:text-underline-style="none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text-underline-style="none" fo:font-weight="normal" style:text-underline-mode="continuous" style:text-overline-mode="continuous" style:text-line-through-mode="continuous" style:font-weight-asian="normal" style:font-weight-complex="normal"/>
    </style:style>
    <style:style style:name="T9" style:family="text">
      <style:text-properties style:text-underline-style="none" fo:font-weight="normal" style:text-underline-mode="continuous" style:text-overline-mode="continuous" style:text-line-through-mode="continuous" style:font-name-asian="Times New Roman" style:font-weight-asian="normal" style:font-name-complex="Times New Roman" style:font-weight-complex="normal"/>
    </style:style>
    <style:style style:name="T10" style:family="text">
      <style:text-properties style:text-underline-style="none" fo:font-weight="bold" style:font-name-asian="Times New Roman" style:font-weight-asian="bold" style:font-name-complex="Times New Roman" style:font-weight-complex="bold"/>
    </style:style>
    <style:style style:name="T11" style:family="text">
      <style:text-properties style:font-name-asian="Times New Roman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6"><text:s text:c="2"/><text:span text:style-name="T6">KŠX – DELTA, s. r. o. <text:s/></text:span></text:p>
      <text:p text:style-name="P2">se sídlem: Velkomoravská <text:s/>4017/77, 695 01 Hodonín</text:p>
      <text:p text:style-name="P2">IČ: <text:span text:style-name="T5">052 01 454</text:span></text:p>
      <text:p text:style-name="P3"><text:span text:style-name="Standardní_20_písmo_20_odstavce"><text:span text:style-name="T2">jednající : Bc. Ján Juráš</text:span></text:span></text:p>
      <text:p text:style-name="P3"><text:span text:style-name="Standardní_20_písmo_20_odstavce"><text:span text:style-name="T2"/></text:span></text:p>
      <text:p text:style-name="P6"><text:span text:style-name="Standardní_20_písmo_20_odstavce"><text:span text:style-name="T2"><text:s/></text:span></text:span><text:s text:c="87"/><text:span text:style-name="T11"><text:s/></text:span><text:s text:c="4"/><text:span text:style-name="T3"><text:s/></text:span></text:p>
      <text:p text:style-name="P6"><text:s text:c="25"/><text:span text:style-name="T11"><text:s text:c="2"/></text:span></text:p>
      <text:p text:style-name="P7"><text:tab/><text:tab/><text:tab/><text:tab/><text:tab/><text:tab/><text:tab/></text:p>
      <text:p text:style-name="P5"><text:s text:c="30"/></text:p>
      <text:p text:style-name="P5"><text:s text:c="59"/></text:p>
      <text:p text:style-name="P4"><text:s text:c="37"/>V Ostravě, <text:s/>03.02.2026</text:p>
      <text:p text:style-name="P4"/>
      <text:p text:style-name="Standard"/>
      <text:p text:style-name="Standard"><text:span text:style-name="Standardní_20_písmo_20_odstavce"><text:span text:style-name="T1">Věc : <text:s/>176 EX 05108 / 16 <text:s text:c="2"/></text:span></text:span></text:p>
      <text:p text:style-name="Standard"><text:span text:style-name="Standardní_20_písmo_20_odstavce"><text:span text:style-name="T1"/></text:span></text:p>
      <text:p text:style-name="Standard"><text:span text:style-name="Standardní_20_písmo_20_odstavce"><text:span text:style-name="T1"/></text:span></text:p>
      <text:p text:style-name="Standard"><text:span text:style-name="T7">Tímto Vám sdělujeme, že pan(í) Hrubeš Michal <text:s text:c="3"/>r.č. 970 401 / 5915</text:span><text:span text:style-name="T10"> </text:span><text:span text:style-name="T7">je zaměstnán(a) u naší společnosti od <text:s/>28.01.2026 <text:s/>na hlavní pracovní poměr. </text:span><text:span text:style-name="Standardní_20_písmo_20_odstavce"><text:span text:style-name="T9">Pracovní poměr je sjednán na dobu určitou <text:s/>do <text:s/>30.06.2026 <text:s/>s možností prodloužení. </text:span></text:span></text:p>
      <text:p text:style-name="Standard"><text:span text:style-name="T4"><text:s text:c="19"/></text:span><text:s text:c="70"/><text:tab/> <text:s/></text:p>
      <text:p text:style-name="P8"><text:tab/>Předpokládaná hrubá měsíční <text:s/>mzda bude činit 23.479,- Kč/měsíc. <text:s text:c="2"/>Mzda je vyplácena v hotovosti <text:s/>na pokladně zaměstnavatele . <text:s/>Výplatní termín je <text:s/>15. kalendářní den v měsíci. Adresa povinné(ho) je shodná s Vámi uváděnou. Srážky budou prováděny dle dosaženého příjmu. <text:s/>Daňové zvýhodnění <text:s/>na <text:s/>vyživované děti <text:s/>k dnešnímu dni neuplatňuje . Vyživované osoby k dnešnímu dni <text:s/>neuvádí .</text:p>
      <text:p text:style-name="P8"/>
      <text:p text:style-name="P8"/>
      <text:p text:style-name="P8"/>
      <text:p text:style-name="P9"><text:span text:style-name="Standardní_20_písmo_20_odstavce"><text:span text:style-name="T8">Vaše pohledávka je k dnešnímu dni <text:s text:c="2"/>: <text:s text:c="2"/>1. v pořadí <text:s/>nepřednostních pohledávek </text:span></text:span></text:p>
      <text:p text:style-name="P9"><text:span text:style-name="Standardní_20_písmo_20_odstavce"><text:span text:style-name="T8"><text:s text:c="64"/></text:span></text:span></text:p>
      <text:p text:style-name="P9"><text:span text:style-name="Standardní_20_písmo_20_odstavce"><text:span text:style-name="T8"><text:s text:c="83"/></text:span></text:span></text:p>
      <text:p text:style-name="P9"><text:span text:style-name="Standardní_20_písmo_20_odstavce"><text:span text:style-name="T8"/></text:span></text:p>
      <text:p text:style-name="P9"><text:span text:style-name="Standardní_20_písmo_20_odstavce"><text:span text:style-name="T8"/></text:span></text:p>
      <text:p text:style-name="P1">S pozdravem,</text:p>
      <text:p text:style-name="P1"/>
      <text:p text:style-name="P1">Za <text:s/>KŠX – DELTA s. r. o.</text:p>
      <text:p text:style-name="P1"><text:tab/></text:p>
      <text:p text:style-name="Standard"/>
      <text:p text:style-name="Standard"/>
      <text:p text:style-name="P9"><text:span text:style-name="Standardní_20_písmo_20_odstavce"><text:span text:style-name="T8"><text:s/></text:span></text:span></text:p>
      <text:p text:style-name="Standard"><text:s text:c="103"/>….................................</text:p>
      <text:p text:style-name="Standard"><text:s text:c="107"/>Ilona Vandrolová <text:s text:c="3"/></text:p>
      <text:p text:style-name="Standard"><text:s text:c="100"/>mzdové a personální odd. </text:p>
      <text:p text:style-name="Standard"/>
      <text:p text:style-name="Standard"/>
      <text:p text:style-name="P1"><text:s text:c="298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cs" fo:country="CZ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cs" fo:country="CZ" fo:font-style="normal" fo:text-shadow="none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name-complex="Times New Roman" style:language-complex="ar" style:country-complex="SA" fo:hyphenate="false" fo:hyphenation-remain-char-count="0" fo:hyphenation-push-char-count="0"/>
    </style:style>
    <style:style style:name="Normální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Text_20_bubliny" style:display-name="Text bubliny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Standardní_20_písmo_20_odstavce" style:display-name="Standardní písmo odstavce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Numbering_20_Symbols" style:display-name="Numbering Symbols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>Strojírny K&amp;K, s</dc:title>
    <meta:initial-creator>ivandrolova</meta:initial-creator>
    <meta:creation-date>2014-04-11T10:33:00Z</meta:creation-date>
    <dc:date>2026-02-03T12:49:29.07</dc:date>
    <meta:print-date>2025-05-12T13:48:33.31</meta:print-date>
    <meta:editing-cycles>696</meta:editing-cycles>
    <meta:editing-duration>P109DT20H24M15S</meta:editing-duration>
    <meta:document-statistic meta:table-count="0" meta:image-count="0" meta:object-count="0" meta:page-count="1" meta:paragraph-count="25" meta:word-count="151" meta:character-count="2068"/>
    <meta:template xlink:type="simple" xlink:actuate="onRequest" xlink:title="" xlink:href="../../EXEKUCE,%20DEPOZITA,%20OSSZ/Exekuce%20ukonč.%20prac%20pom.odt/Normal"/>
  </office:meta>
</office:document-meta>
</file>